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f7e8151b47a76d6d04ecfb5a1e0c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virtual-scan_at_acvim_june_19-21_2025"/><text:bookmark-start text:name="__RefHeading___virtual_scan_at_acvim_june_19-21_2025_1"/><text:bookmark-start text:name="virtual_scan_at_acvim_june_19-21_2025"/>Virtual Scan at ACVIM June 19-21, 2025<text:bookmark-end text:name="__RefHeading___virtual_scan_at_acvim_june_19-21_2025_1"/><text:bookmark-end text:name="virtual_scan_at_acvim_june_19-21_2025"/></text:h>
      <text:p text:style-name="Text_20_body">The crew is excited and will be at <text:span text:style-name="Strong_20_Emphasis">Booth 247</text:span> near the Knowledge Center and tables at the ACVIM Forum at the Kentucky International Convention Center, Louisville, Kentucky. We expect to be doing actual remote scanning on-site as a demonstration of our technology and people. You will experience what it's like to work with Virtual-Scan remote technologists as they coordinate with on-site staff using G.E.,  Philips, Siemens and Toshiba MRI scanners. </text:p>
      <text:p text:style-name="Text_20_body">Got questions about Veterinary Imaging? We would like to help in any way possible. </text:p>
      <text:p text:style-name="Text_20_body">Picture is the back of Greg (left) and Gareth's (right) heads as they discuss a scan and how to make it even better, from remote: </text:p>
      <text:p text:style-name="Text_20_body"><draw:frame draw:style-name="mediaright" draw:name="0" text:anchor-type="paragraph" draw:z-index="0" svg:width="10.583333333333cm" svg:height="7.9375cm"><draw:image xlink:href="Pictures/e3f7e8151b47a76d6d04ecfb5a1e0c24.jpg" xlink:type="simple" xlink:show="embed" xlink:actuate="onLoad"/></draw:frame></text:p>
      <text:p text:style-name="Text_20_body">Interested in the American College of Veterinary Internal Medicine Forum? See below:</text:p>
      <text:p text:style-name="Text_20_body"><text:a xlink:type="simple" xlink:href="https://www.acvim.org" text:style-name="Internet_20_link" text:visited-style-name="Visited_20_Internet_20_Link">ACVIM.org </text:a></text:p>
      <text:p text:style-name="Text_20_body"><text:a xlink:type="simple" xlink:href="https://www.acvim.org/education/acvim-forum/2025-acvim-forum" text:style-name="Internet_20_link" text:visited-style-name="Visited_20_Internet_20_Link">2025 ACVIM Forum Inf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50:43</meta:creation-date>
    <dc:creator>Generated</dc:creator>
    <dc:date>2026-08-29T00::50:43</dc:date>
    <dc:language>en-US</dc:language>
    <meta:editing-cycles>1</meta:editing-cycles>
    <meta:editing-duration>PT0S</meta:editing-duration>
    <dc:title>blog:virtual-scan_at_acvim_june_19-21_2025</dc:title>
  </office:meta>
</office:document-meta>
</file>