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2ec870c06a657cc1ce86df49f29f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welcome_and_intro"/><text:bookmark-start text:name="__RefHeading___welcome_and_intro_1"/><text:bookmark-start text:name="welcome_and_intro"/>Welcome and Intro<text:bookmark-end text:name="__RefHeading___welcome_and_intro_1"/><text:bookmark-end text:name="welcome_and_intro"/></text:h>
      <text:p text:style-name="Text_20_body"><draw:frame draw:style-name="mediaright" draw:name="0" text:anchor-type="paragraph" draw:z-index="0" svg:width="5.2916666666667cm" style:rel-width="100%" svg:height="6.7306954436451cm" style:rel-height="scale"><draw:image xlink:href="Pictures/e72ec870c06a657cc1ce86df49f29f64.png" xlink:type="simple" xlink:show="embed" xlink:actuate="onLoad"/></draw:frame></text:p>
      <text:p text:style-name="Text_20_body">I'm Mike, the captive geek at Virtual Scan. I make things work and am testing the wiki. 
Greg Parker, the leader of the pack at Virtual Scan has a vision of a public wiki, dedicated to sharing everything they can about veterinary MRI. 
Over time, this will become a major educational resource for everyone involved in making Veterinary MRI better. </text:p>
      <text:p text:style-name="Text_20_body">This is a test blog post created by a real huma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50:06</meta:creation-date>
    <dc:creator>Generated</dc:creator>
    <dc:date>2026-08-29T10::50:06</dc:date>
    <dc:language>en-US</dc:language>
    <meta:editing-cycles>1</meta:editing-cycles>
    <meta:editing-duration>PT0S</meta:editing-duration>
    <dc:title>blog:welcome_and_intro</dc:title>
  </office:meta>
</office:document-meta>
</file>