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9a2be5c6fb8185b678dbc004efcfc00.png"/>
  <manifest:file-entry manifest:media-type="image/png" manifest:full-path="Pictures/59df4eec51be99c8c2e34edfedd9c876.png"/>
  <manifest:file-entry manifest:media-type="image/png" manifest:full-path="Pictures/8bb992ee647074f1021fb8a68ffe2954.png"/>
  <manifest:file-entry manifest:media-type="image/png" manifest:full-path="Pictures/fd3d10a3e449832f1d77ef60a6029b0d.png"/>
  <manifest:file-entry manifest:media-type="image/png" manifest:full-path="Pictures/4930c4a9b14db7e4326ee262c7273b8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achial_plexus"/><text:bookmark-start text:name="__RefHeading___brachial_plexus_mri_1"/><text:bookmark-start text:name="brachial_plexus_mri"/>Brachial Plexus MRI<text:bookmark-end text:name="__RefHeading___brachial_plexus_mri_1"/><text:bookmark-end text:name="brachial_plexus_mri"/></text:h>
      <text:h text:style-name="Heading_20_2" text:outline-level="2"><text:bookmark-start text:name="__RefHeading___positioning_2"/><text:bookmark-start text:name="positioning"/>Positioning<text:bookmark-end text:name="__RefHeading___positioning_2"/><text:bookmark-end text:name="positioning"/></text:h>
      <text:p text:style-name="Text_20_body">Positioning for the brachial plexus exam is especially important. To ensure the nerves and forelimbs can be well assessed, both limbs should be positioned as <text:span text:style-name="underline">symmetrical</text:span> as possible, and pulled <text:span text:style-name="underline">rostrally</text:span> and well secured. Proper limb positioning will ensure that the peripheral brachial plexus nerves can be imaged closest to isocenter, compared slice-to-slice, and without excessive slice coverage. Typically dorsal recumbency is preferred, and any compatible coils that can be positioned over the elbows or sternum will help with SNR.</text:p>
      <text:h text:style-name="Heading_20_2" text:outline-level="2"><text:bookmark-start text:name="__RefHeading___scan_coverage_and_planning_3"/><text:bookmark-start text:name="scan_coverage_and_planning"/>Scan Coverage and Planning<text:bookmark-end text:name="__RefHeading___scan_coverage_and_planning_3"/><text:bookmark-end text:name="scan_coverage_and_planning"/></text:h>
      <text:h text:style-name="Heading_20_3" text:outline-level="3"><text:bookmark-start text:name="__RefHeading___a_note_on_localizers_4"/><text:bookmark-start text:name="a_note_on_localizers"/>A note on Localizers<text:bookmark-end text:name="__RefHeading___a_note_on_localizers_4"/><text:bookmark-end text:name="a_note_on_localizers"/></text:h>
      <text:p text:style-name="Text_20_body">When planning out your localizer images, be sure to use a LARGE FOV so that the forelimbs are well demonstrated, positioning can be checked, and coil extents can be seen. Use a LOT of slices to cover all the anatomy; you want to be able to find the shoulder joints, elbows,  and sternum on all three planes.</text:p>
      <text:h text:style-name="Heading_20_3" text:outline-level="3"><text:bookmark-start text:name="__RefHeading___sagittal_plane_5"/><text:bookmark-start text:name="sagittal_plane"/>Sagittal Plane<text:bookmark-end text:name="__RefHeading___sagittal_plane_5"/><text:bookmark-end text:name="sagittal_plane"/></text:h>
      <text:p text:style-name="Text_20_body">For brachial plexus scout images, add more slices on all planes to cover sternum to spine dorsally, shoulder to shoulder sagittal, and C3 to T3 axially. On the axial and dorsal scout imaging, plan the slices parallel to the center of the spinal cord. On the sagittal scout image, center the FOV on C6/7.
For each patient, the FOV should be re-sized to include at least C4/5 to include the T3/4. On the dorsal scout image, add enough slices to cover out to the humeral head on both sides unless specifically doing a unilateral study. <text:span text:style-name="Strong_20_Emphasis">Be sure to use an ODD number of slices. This will ensure that the center slice is in true midline through the spinal cord.</text:span></text:p>
      <text:p text:style-name="Text_20_body"><draw:frame draw:style-name="media" draw:name="0" text:anchor-type="as-char" draw:z-index="0" svg:width="15.875cm" svg:height="8.9296875cm"><draw:image xlink:href="Pictures/89a2be5c6fb8185b678dbc004efcfc00.png" xlink:type="simple" xlink:show="embed" xlink:actuate="onLoad"/></draw:frame><draw:frame draw:style-name="media" draw:name="1" text:anchor-type="as-char" draw:z-index="1" svg:width="15.875cm" svg:height="8.9296875cm"><draw:image xlink:href="Pictures/59df4eec51be99c8c2e34edfedd9c876.png" xlink:type="simple" xlink:show="embed" xlink:actuate="onLoad"/></draw:frame></text:p>
      <text:h text:style-name="Heading_20_3" text:outline-level="3"><text:bookmark-start text:name="__RefHeading___axial_plane_6"/><text:bookmark-start text:name="axial_plane"/>Axial Plane<text:bookmark-end text:name="__RefHeading___axial_plane_6"/><text:bookmark-end text:name="axial_plane"/></text:h>
      <text:p text:style-name="Text_20_body">Axial coverage for the brachial plexus should cover from typically C4/5 to T3/4 to ensure that the entire plexus is covered. Angling parallel to the intervertebral disc will generally display the nerves exiting the foramen more clearly. The FOV should relatively large and be centered at the inferior aspect at the vertebrae and large enough to include the sternum and mid shaft of the humerus on both sides.</text:p>
      <text:p text:style-name="Text_20_body"><draw:frame draw:style-name="media" draw:name="2" text:anchor-type="as-char" draw:z-index="2" svg:width="13.229166666667cm" svg:height="7.44140625cm"><draw:image xlink:href="Pictures/8bb992ee647074f1021fb8a68ffe2954.png" xlink:type="simple" xlink:show="embed" xlink:actuate="onLoad"/></draw:frame></text:p>
      <text:h text:style-name="Heading_20_3" text:outline-level="3"><text:bookmark-start text:name="__RefHeading___dorsal_plane_7"/><text:bookmark-start text:name="dorsal_plane"/>Dorsal Plane<text:bookmark-end text:name="__RefHeading___dorsal_plane_7"/><text:bookmark-end text:name="dorsal_plane"/></text:h>
      <text:p text:style-name="Text_20_body">The dorsal plane is particularly useful when scanning for brachial plexus pathology, as it provides a good overview of both forelimbs symmetrically. As a first screening sequence, the dorsal should cover from the sternum to just past the vertebral bodies, with the FOV large enough to demonstrate both forelimbs. The <text:span text:style-name="underline">Brachial Plexus</text:span> nerves exit ventrocaudally  from C4/5 to T1/2 and extend into the forelimbs and dorsal to the humeral head. Incidental findings are also frequently located on the dorsal plane (Right image, red arrow)</text:p>
      <text:p text:style-name="Text_20_body"><draw:frame draw:style-name="media" draw:name="3" text:anchor-type="as-char" draw:z-index="3" svg:width="13.229166666667cm" svg:height="7.44140625cm"><draw:image xlink:href="Pictures/fd3d10a3e449832f1d77ef60a6029b0d.png" xlink:type="simple" xlink:show="embed" xlink:actuate="onLoad"/></draw:frame><draw:frame draw:style-name="media" draw:name="4" text:anchor-type="as-char" draw:z-index="4" svg:width="13.229166666667cm" svg:height="7.44140625cm"><draw:image xlink:href="Pictures/4930c4a9b14db7e4326ee262c7273b88.png" xlink:type="simple" xlink:show="embed" xlink:actuate="onLoad"/></draw:frame></text:p>
      <text:h text:style-name="Heading_20_2" text:outline-level="2"><text:bookmark-start text:name="__RefHeading___tips_and_tricks_8"/><text:bookmark-start text:name="tips_and_tricks"/>Tips and Tricks<text:bookmark-end text:name="__RefHeading___tips_and_tricks_8"/><text:bookmark-end text:name="tips_and_tricks"/></text:h>
      <text:h text:style-name="Heading_20_4" text:outline-level="4"><text:bookmark-start text:name="__RefHeading___selecting_phase_direction_9"/><text:bookmark-start text:name="selecting_phase_direction"/>Selecting Phase Direction<text:bookmark-end text:name="__RefHeading___selecting_phase_direction_9"/><text:bookmark-end text:name="selecting_phase_direction"/></text:h>
      <text:p text:style-name="Text_20_body">When imaging the brachial plexus, any phase direction may be used, but the A/P direction will allow for greater flexibility. A/P phase direction may allow for a rectangular FOV and reduced oversampling, both of which will save time that can be used for other motion reduction strategies. Unlike the cervical spine, saturation bands should not be used ventral to the spine to reduce flow and respiration artifact, as the nerves of interest run parallel to all the vessels and would be obscured. </text:p>
      <text:h text:style-name="Heading_20_4" text:outline-level="4"><text:bookmark-start text:name="__RefHeading___reducing_motion_and_flow_10"/><text:bookmark-start text:name="reducing_motion_and_flow"/>Reducing Motion and Flow<text:bookmark-end text:name="__RefHeading___reducing_motion_and_flow_10"/><text:bookmark-end text:name="reducing_motion_and_flow"/></text:h>
      <text:p text:style-name="Text_20_body">As the use of saturation bands would obscure important anatomy, motion reduction must be achieved with other methods. Here are a few parameter changes that can be made to reduce the effect of respiratory motion in the brachial plexus area:</text:p>
      <text:list text:style-name="List_20_1" text:continue-numbering="false">
        <text:list-item>
          <text:p text:style-name="List_20_1_Content_First"> Increase NEX/Averages; 4 or more</text:p>
        </text:list-item>
        <text:list-item>
          <text:p text:style-name="List_20_1_Content"> Square matrix; ie 256×256 select a slightly lower resolution to save time and keep it square </text:p>
        </text:list-item>
        <text:list-item>
          <text:p text:style-name="List_20_1_Content"> Utilize higher bandwidth</text:p>
        </text:list-item>
        <text:list-item>
          <text:p text:style-name="List_20_1_Content_Last"> If applicable to your system, try PROPELLER/BLADE</text:p>
        </text:list-item>
      </text:list>
      <text:p text:style-name="Text_20_body">To reduce the effect of flow artifact:</text:p>
      <text:list text:style-name="List_20_1" text:continue-numbering="false">
        <text:list-item>
          <text:p text:style-name="List_20_1_Content_First"> Use a slightly longer ETL/Turbo factor</text:p>
        </text:list-item>
        <text:list-item>
          <text:p text:style-name="List_20_1_Content"> Select a later TE (second echo for T1's)</text:p>
        </text:list-item>
        <text:list-item>
          <text:p text:style-name="List_20_1_Content_Last"> If applicable to your system, 3D FSE's like CUBE/SPACE will naturally do an excellent job suppressing signal from vessels in all contrasts</text:p>
        </text:list-item>
      </text:list>
      <text:h text:style-name="Heading_20_4" text:outline-level="4"><text:bookmark-start text:name="__RefHeading___find_pathology_11"/><text:bookmark-start text:name="find_pathology"/>Find Pathology<text:bookmark-end text:name="__RefHeading___find_pathology_11"/><text:bookmark-end text:name="find_pathology"/></text:h>
      <text:p text:style-name="Text_20_body">Locating pathology in brachial plexus scans can be difficult when a large lesion isn't present. There are a few things that can be done to help:</text:p>
      <text:list text:style-name="List_20_1" text:continue-numbering="false">
        <text:list-item>
          <text:p text:style-name="List_20_1_Content_First"> Run a dorsal early in the exam, preferably a STIR</text:p>
        </text:list-item>
        <text:list-item>
          <text:p text:style-name="List_20_1_Content"> Check for symmetry; denervation changes are more easily spotted as fluid like intensity in muscles</text:p>
        </text:list-item>
        <text:list-item>
          <text:p text:style-name="List_20_1_Content_Last"> Good fat saturation; use Dixon techniques whenever possible. If no Dixon is available, be sure to manually shim the area of interes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1::16:57</meta:creation-date>
    <dc:creator>Generated</dc:creator>
    <dc:date>2026-08-24T11::16:57</dc:date>
    <dc:language>en-US</dc:language>
    <meta:editing-cycles>1</meta:editing-cycles>
    <meta:editing-duration>PT0S</meta:editing-duration>
    <dc:title>brachial_plexus</dc:title>
  </office:meta>
</office:document-meta>
</file>