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ainherniation"/><text:bookmark-start text:name="__RefHeading___brain_herniation_1"/><text:bookmark-start text:name="brain_herniation"/>Brain Herniation<text:bookmark-end text:name="__RefHeading___brain_herniation_1"/><text:bookmark-end text:name="brain_herniation"/></text:h>
      <text:h text:style-name="Heading_20_3" text:outline-level="3"><text:bookmark-start text:name="__RefHeading___brain_herniation_2"/><text:bookmark-start text:name="brain_herniation1"/>Brain Herniation<text:bookmark-end text:name="__RefHeading___brain_herniation_2"/><text:bookmark-end text:name="brain_herniation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5::19:43</meta:creation-date>
    <dc:creator>Generated</dc:creator>
    <dc:date>2026-09-10T05::19:43</dc:date>
    <dc:language>en-US</dc:language>
    <meta:editing-cycles>1</meta:editing-cycles>
    <meta:editing-duration>PT0S</meta:editing-duration>
    <dc:title>brainherniation</dc:title>
  </office:meta>
</office:document-meta>
</file>