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ainpathology"/><text:bookmark-start text:name="__RefHeading___brain_pathology_1"/><text:bookmark-start text:name="brain_pathology"/>Brain Pathology<text:bookmark-end text:name="__RefHeading___brain_pathology_1"/><text:bookmark-end text:name="brain_pathology"/></text:h>
      <text:p text:style-name="Text_20_body"><text:a xlink:type="simple" xlink:href="https://wiki.virtual-scan.com/doku.php?id=brainherniation" text:style-name="Internet_20_link" text:visited-style-name="Visited_20_Internet_20_Link">Brain Herniation</text:a></text:p>
      <text:p text:style-name="Text_20_body"><text:a xlink:type="simple" xlink:href="https://wiki.virtual-scan.com/doku.php?id=cranialnerves" text:style-name="Internet_20_link" text:visited-style-name="Visited_20_Internet_20_Link">Cranial Nerves</text:a></text:p>
      <text:p text:style-name="Text_20_body"><text:a xlink:type="simple" xlink:href="https://wiki.virtual-scan.com/doku.php?id=glioma" text:style-name="Internet_20_link" text:visited-style-name="Visited_20_Internet_20_Link">Glioma and Other Brain Tumors</text:a></text:p>
      <text:p text:style-name="Text_20_body"><text:a xlink:type="simple" xlink:href="https://wiki.virtual-scan.com/doku.php?id=hemorrhage" text:style-name="Internet_20_link" text:visited-style-name="Visited_20_Internet_20_Link">Hemorrhage</text:a></text:p>
      <text:p text:style-name="Text_20_body"><text:a xlink:type="simple" xlink:href="https://wiki.virtual-scan.com/doku.php?id=ischemia" text:style-name="Internet_20_link" text:visited-style-name="Visited_20_Internet_20_Link">Ischemia</text:a></text:p>
      <text:p text:style-name="Text_20_body"><text:a xlink:type="simple" xlink:href="https://wiki.virtual-scan.com/doku.php?id=meningioma" text:style-name="Internet_20_link" text:visited-style-name="Visited_20_Internet_20_Link">Meningio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46:44</meta:creation-date>
    <dc:creator>Generated</dc:creator>
    <dc:date>2026-08-28T17::46:44</dc:date>
    <dc:language>en-US</dc:language>
    <meta:editing-cycles>1</meta:editing-cycles>
    <meta:editing-duration>PT0S</meta:editing-duration>
    <dc:title>brainpathology</dc:title>
  </office:meta>
</office:document-meta>
</file>