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467c891879f54280aa49da13d0552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emorrhage"/><text:bookmark-start text:name="__RefHeading___hemorrhage_1"/><text:bookmark-start text:name="hemorrhage"/>Hemorrhage<text:bookmark-end text:name="__RefHeading___hemorrhage_1"/><text:bookmark-end text:name="hemorrhage"/></text:h>
      <text:h text:style-name="Heading_20_3" text:outline-level="3"><text:bookmark-start text:name="__RefHeading___hemorrhage_2"/><text:bookmark-start text:name="hemorrhage1"/>Hemorrhage<text:bookmark-end text:name="__RefHeading___hemorrhage_2"/><text:bookmark-end text:name="hemorrhage1"/></text:h>
      <text:p text:style-name="Text_20_body">Hemorrhage is the presence of blood outside of a vessel, and may have a number of different causes.  Some of the most common causes of hemorrhage in the brain are  neoplasia and trauma.  When hemorrhage is present in the brain, it is defined by it's location and age:</text:p>
      <text:p text:style-name="Text_20_body">Location Terms:</text:p>
      <text:p text:style-name="Text_20_body">Extra axial (outside the brain)</text:p>
      <text:list text:style-name="List_20_1" text:continue-numbering="false">
        <text:list-item>
          <text:p text:style-name="List_20_1_Content_First"> Epidural</text:p>
        </text:list-item>
        <text:list-item>
          <text:p text:style-name="List_20_1_Content"> Subdural</text:p>
        </text:list-item>
        <text:list-item>
          <text:p text:style-name="List_20_1_Content"> Subarachnoid</text:p>
        </text:list-item>
        <text:list-item>
          <text:p text:style-name="List_20_1_Content_Last"> Intraventricular</text:p>
        </text:list-item>
      </text:list>
      <text:p text:style-name="Text_20_body">Intra axial (inside the brain tissue)</text:p>
      <text:list text:style-name="List_20_1" text:continue-numbering="false">
        <text:list-item>
          <text:p text:style-name="List_20_1_Content_First"> May be inside or resulting from a tumor</text:p>
        </text:list-item>
        <text:list-item>
          <text:p text:style-name="List_20_1_Content_Last"> May evolve from an ischemic infarct</text:p>
        </text:list-item>
      </text:list>
      <text:p text:style-name="Text_20_body"><draw:frame draw:style-name="media" draw:name="0" text:anchor-type="as-char" draw:z-index="0" svg:width="15.875cm" svg:height="8.9296875cm"><draw:image xlink:href="Pictures/3a467c891879f54280aa49da13d0552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9::46:14</meta:creation-date>
    <dc:creator>Generated</dc:creator>
    <dc:date>2026-08-29T09::46:14</dc:date>
    <dc:language>en-US</dc:language>
    <meta:editing-cycles>1</meta:editing-cycles>
    <meta:editing-duration>PT0S</meta:editing-duration>
    <dc:title>hemorrhage</dc:title>
  </office:meta>
</office:document-meta>
</file>