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vdd"/><text:bookmark-start text:name="__RefHeading___intervertebral_disc_disease_1"/><text:bookmark-start text:name="intervertebral_disc_disease"/>Intervertebral Disc Disease<text:bookmark-end text:name="__RefHeading___intervertebral_disc_disease_1"/><text:bookmark-end text:name="intervertebral_disc_disease"/></text:h>
      <text:h text:style-name="Heading_20_3" text:outline-level="3"><text:bookmark-start text:name="__RefHeading___intervertebral_disc_disease_ivdd_2"/><text:bookmark-start text:name="intervertebral_disc_disease_ivdd"/>Intervertebral Disc Disease (IVDD)<text:bookmark-end text:name="__RefHeading___intervertebral_disc_disease_ivdd_2"/><text:bookmark-end text:name="intervertebral_disc_disease_ivdd"/></text:h>
      <text:p text:style-name="Text_20_body">Intervertebral disc disease results from degeneration of the intervertebral disc and is most common in dogs. IVDD can occur in any section of the spine and in any breed of dog, though there are breed and location predilections. IVDD has both external factors like trauma, and genetic factors. The primary genetic predilections are between <text:span text:style-name="Strong_20_Emphasis">Chondrodystrophic Breeds</text:span> and <text:span text:style-name="Strong_20_Emphasis">Non-chondrodystrophic Breeds</text:span>. </text:p>
      <text:p text:style-name="Text_20_body"><text:span text:style-name="Strong_20_Emphasis">Chondrodystrophic breeds</text:span> have strong genetic predispositions toward degeneration of the nucleus pulposus, which can become calcified and dehydrated at a young age, around 1-3 years old. These breeds are more prone to acute disc herniations and tend present more acutely.</text:p>
      <text:h text:style-name="Heading_20_4" text:outline-level="4"><text:bookmark-start text:name="__RefHeading___chondrodystrophic_breeds_examples_3"/><text:bookmark-start text:name="chondrodystrophic_breeds_examples"/>Chondrodystrophic Breeds Examples<text:bookmark-end text:name="__RefHeading___chondrodystrophic_breeds_examples_3"/><text:bookmark-end text:name="chondrodystrophic_breeds_examples"/></text:h>
      <text:list text:style-name="List_20_1" text:continue-numbering="false">
        <text:list-item>
          <text:p text:style-name="List_20_1_Content_First"> Mini dachshund</text:p>
        </text:list-item>
        <text:list-item>
          <text:p text:style-name="List_20_1_Content"> Corgi</text:p>
        </text:list-item>
        <text:list-item>
          <text:p text:style-name="List_20_1_Content"> French Bulldog</text:p>
        </text:list-item>
        <text:list-item>
          <text:p text:style-name="List_20_1_Content"> Cocker Spaniel</text:p>
        </text:list-item>
        <text:list-item>
          <text:p text:style-name="List_20_1_Content_Last"> Beagle</text:p>
        </text:list-item>
      </text:list>
      <text:p text:style-name="Text_20_body"><text:span text:style-name="Strong_20_Emphasis">Non-chondrodystrophic breeds</text:span> tend to undergo a slower degeneration of the disc, and both the nucleus pulposus and the annulus will degrade over time. 7 years or older is more typical for patients to present. These breeds are more prone to disc protrusions and chronic symptoms.</text:p>
      <text:h text:style-name="Heading_20_4" text:outline-level="4"><text:bookmark-start text:name="__RefHeading___non-chondrodystrophic_breeds_examples_4"/><text:bookmark-start text:name="non-chondrodystrophic_breeds_examples"/>Non-chondrodystrophic Breeds Examples<text:bookmark-end text:name="__RefHeading___non-chondrodystrophic_breeds_examples_4"/><text:bookmark-end text:name="non-chondrodystrophic_breeds_examples"/></text:h>
      <text:list text:style-name="List_20_1" text:continue-numbering="false">
        <text:list-item>
          <text:p text:style-name="List_20_1_Content_First"> Labrador</text:p>
        </text:list-item>
        <text:list-item>
          <text:p text:style-name="List_20_1_Content"> German Shepherd</text:p>
        </text:list-item>
        <text:list-item>
          <text:p text:style-name="List_20_1_Content"> Rottweiler</text:p>
        </text:list-item>
        <text:list-item>
          <text:p text:style-name="List_20_1_Content_Last"> Doberman</text:p>
        </text:list-item>
      </text:list>
      <text:p text:style-name="Text_20_body">The combination of different external and genetic factors results in different kinds of disc herniations, which will be described here in 8 different categori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5::20:03</meta:creation-date>
    <dc:creator>Generated</dc:creator>
    <dc:date>2026-09-10T05::20:03</dc:date>
    <dc:language>en-US</dc:language>
    <meta:editing-cycles>1</meta:editing-cycles>
    <meta:editing-duration>PT0S</meta:editing-duration>
    <dc:title>ivdd</dc:title>
  </office:meta>
</office:document-meta>
</file>