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brary:disc_disease_profiles"/><text:bookmark-start text:name="__RefHeading___disc_disease_1"/><text:bookmark-start text:name="disc_disease"/>Disc Disease<text:bookmark-end text:name="__RefHeading___disc_disease_1"/><text:bookmark-end text:name="disc_disease"/></text:h>
      <text:h text:style-name="Heading_20_3" text:outline-level="3"><text:bookmark-start text:name="__RefHeading___different_types_of_disc_extrusions_2"/><text:bookmark-start text:name="different_types_of_disc_extrusions"/>Different types of disc extrusions<text:bookmark-end text:name="__RefHeading___different_types_of_disc_extrusions_2"/><text:bookmark-end text:name="different_types_of_disc_extru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7::13:27</meta:creation-date>
    <dc:creator>Generated</dc:creator>
    <dc:date>2026-09-09T17::13:27</dc:date>
    <dc:language>en-US</dc:language>
    <meta:editing-cycles>1</meta:editing-cycles>
    <meta:editing-duration>PT0S</meta:editing-duration>
    <dc:title>library:disc_disease_profiles</dc:title>
  </office:meta>
</office:document-meta>
</file>