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126faf9752fa70405e4c96c8e1fda47.png"/>
  <manifest:file-entry manifest:media-type="image/png" manifest:full-path="Pictures/6cf357277b5847398143a49142e8495b.png"/>
  <manifest:file-entry manifest:media-type="image/gif" manifest:full-path="Pictures/59eb27f31f3c66f250a4b5645ede9564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eningioma"/><text:bookmark-start text:name="__RefHeading___meningioma_1"/><text:bookmark-start text:name="meningioma"/>Meningioma<text:bookmark-end text:name="__RefHeading___meningioma_1"/><text:bookmark-end text:name="meningioma"/></text:h>
      <text:h text:style-name="Heading_20_4" text:outline-level="4"><text:bookmark-start text:name="__RefHeading___meningioma_2"/><text:bookmark-start text:name="meningioma1"/>Meningioma<text:bookmark-end text:name="__RefHeading___meningioma_2"/><text:bookmark-end text:name="meningioma1"/></text:h>
      <text:p text:style-name="Text_20_body">Mengiomas are typically benign and slow growing tumors arising from the meninges. They can occur anywhere along the CNS, but are most common around the brain. Meningiomas have a few key identifying characteristics:</text:p>
      <text:list text:style-name="List_20_1" text:continue-numbering="false">
        <text:list-item>
          <text:p text:style-name="List_20_1_Content_First"> Vivid contrast enhancement</text:p>
        </text:list-item>
        <text:list-item>
          <text:p text:style-name="List_20_1_Content"> 'Dural Tail' sign</text:p>
        </text:list-item>
        <text:list-item>
          <text:p text:style-name="List_20_1_Content"> Compression or herniation of other brain structures</text:p>
        </text:list-item>
        <text:list-item>
          <text:p text:style-name="List_20_1_Content_Last"> Hyperostosis (bony overgrowth) of the cranium by the tumor</text:p>
        </text:list-item>
      </text:list>
      <text:p text:style-name="Text_20_body"><draw:frame draw:style-name="media" draw:name="0" text:anchor-type="as-char" draw:z-index="0" svg:width="15.875cm" svg:height="8.9296875cm"><draw:image xlink:href="Pictures/8126faf9752fa70405e4c96c8e1fda47.png" xlink:type="simple" xlink:show="embed" xlink:actuate="onLoad"/></draw:frame></text:p>
      <text:p text:style-name="Text_20_body"><draw:frame draw:style-name="media" draw:name="1" text:anchor-type="as-char" draw:z-index="1" svg:width="15.875cm" svg:height="8.9296875cm"><draw:image xlink:href="Pictures/6cf357277b5847398143a49142e8495b.png" xlink:type="simple" xlink:show="embed" xlink:actuate="onLoad"/></draw:frame></text:p>
      <text:p text:style-name="Text_20_body"><draw:frame draw:style-name="media" draw:name="2" text:anchor-type="as-char" draw:z-index="2" svg:width="13.546666666667cm" svg:height="13.546666666667cm"><draw:image xlink:href="Pictures/59eb27f31f3c66f250a4b5645ede9564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9::47:18</meta:creation-date>
    <dc:creator>Generated</dc:creator>
    <dc:date>2026-08-29T09::47:18</dc:date>
    <dc:language>en-US</dc:language>
    <meta:editing-cycles>1</meta:editing-cycles>
    <meta:editing-duration>PT0S</meta:editing-duration>
    <dc:title>meningioma</dc:title>
  </office:meta>
</office:document-meta>
</file>