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ri_physics"/><text:bookmark-start text:name="__RefHeading___mri_physics_1"/><text:bookmark-start text:name="mri_physics"/>MRI Physics<text:bookmark-end text:name="__RefHeading___mri_physics_1"/><text:bookmark-end text:name="mri_physics"/></text:h>
      <text:h text:style-name="Heading_20_3" text:outline-level="3"><text:bookmark-start text:name="__RefHeading___mr_physics_home_page_2"/><text:bookmark-start text:name="mr_physics_home_page"/>MR Physics Home Page<text:bookmark-end text:name="__RefHeading___mr_physics_home_page_2"/><text:bookmark-end text:name="mr_physics_home_page"/></text:h>
      <text:p text:style-name="Text_20_body">This page will be dedicated to providing more technical information relevant to scanning veterinary MRI. The topics and information will focus on concise in topis that are applicable to scanning, and not on foundational information. For foundational MR physics information, there are some great online resources:</text:p>
      <text:p text:style-name="Text_20_body"><text:a xlink:type="simple" xlink:href="https://mriquestions.com/index.htm" text:style-name="Internet_20_link" text:visited-style-name="Visited_20_Internet_20_Link">MRI Questions</text:a></text:p>
      <text:p text:style-name="Text_20_body"><text:a xlink:type="simple" xlink:href="https://www.youtube.com/watch?v=gtnOlotFgUY&amp;list=PLWfaNqiSdtzVp5u79H_sFE4IPcjgwhKdQ" text:style-name="Internet_20_link" text:visited-style-name="Visited_20_Internet_20_Link">Radiology Tutorials Youtube</text:a></text:p>
      <text:p text:style-name="Text_20_body"><text:a xlink:type="simple" xlink:href="https://wiki.virtual-scan.com/doku.php?id=library:time_to_repeat" text:style-name="Internet_20_link" text:visited-style-name="Visited_20_Internet_20_Link">Time to Repeat (TR)</text:a></text:p>
      <text:p text:style-name="Text_20_body"><text:a xlink:type="simple" xlink:href="https://wiki.virtual-scan.com/doku.php?id=library:time_to_echo" text:style-name="Internet_20_link" text:visited-style-name="Visited_20_Internet_20_Link">Time to Echo (TE)</text:a></text:p>
      <text:p text:style-name="Text_20_body"><text:a xlink:type="simple" xlink:href="https://wiki.virtual-scan.com/doku.php?id=library:echo_train_length" text:style-name="Internet_20_link" text:visited-style-name="Visited_20_Internet_20_Link">Echo Train Length (ETL)</text:a></text:p>
      <text:p text:style-name="Text_20_body"><text:a xlink:type="simple" xlink:href="https://wiki.virtual-scan.com/doku.php?id=library:bandwidth" text:style-name="Internet_20_link" text:visited-style-name="Visited_20_Internet_20_Link">Receiver Bandwidth (rBw)</text:a></text:p>
      <text:p text:style-name="Text_20_body"><text:a xlink:type="simple" xlink:href="https://wiki.virtual-scan.com/doku.php?id=library:resolution_and_geometric_parameters" text:style-name="Internet_20_link" text:visited-style-name="Visited_20_Internet_20_Link">MRI Resolution and Geometric Parameters Slides</text:a></text:p>
      <text:p text:style-name="Text_20_body"><text:a xlink:type="simple" xlink:href="https://wiki.virtual-scan.com/doku.php?id=library:specific_absorption_rate" text:style-name="Internet_20_link" text:visited-style-name="Visited_20_Internet_20_Link">Specific Absorption Rate (SAR)</text:a></text:p>
      <text:p text:style-name="Text_20_body"><text:a xlink:type="simple" xlink:href="https://wiki.virtual-scan.com/doku.php?id=library:slice_thickness" text:style-name="Internet_20_link" text:visited-style-name="Visited_20_Internet_20_Link">Slice Thickne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5::10:51</meta:creation-date>
    <dc:creator>Generated</dc:creator>
    <dc:date>2026-09-09T15::10:51</dc:date>
    <dc:language>en-US</dc:language>
    <meta:editing-cycles>1</meta:editing-cycles>
    <meta:editing-duration>PT0S</meta:editing-duration>
    <dc:title>mri_physics</dc:title>
  </office:meta>
</office:document-meta>
</file>