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13a499d71b68e8170c2d3eea24b1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welcome_1"/><text:bookmark-start text:name="welcome"/>Welcome<text:bookmark-end text:name="__RefHeading___welcome_1"/><text:bookmark-end text:name="welcome"/></text:h>
      <text:p text:style-name="Text_20_body"> <draw:frame draw:style-name="media" draw:name="0" text:anchor-type="as-char" draw:z-index="0" svg:width="15.875cm" svg:height="9.7610914392835cm"><draw:image xlink:href="Pictures/0e13a499d71b68e8170c2d3eea24b1b4.jpg" xlink:type="simple" xlink:show="embed" xlink:actuate="onLoad"/></draw:frame></text:p>
      <text:p text:style-name="Text_20_body"><text:line-break/>
This wiki is provided and information shared by the Virtual-Scan.com team and friends. Our goal is to provide a comprehensive wiki sharing everything we can about how to do Veterinary MRI. </text:p>
      <text:p text:style-name="Text_20_body">We will be continuing to grow the content in the Knowledge Portal.</text:p>
      <text:p text:style-name="Text_20_body">It's getting better every day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35:22</meta:creation-date>
    <dc:creator>Generated</dc:creator>
    <dc:date>2026-09-10T15::35:22</dc:date>
    <dc:language>en-US</dc:language>
    <meta:editing-cycles>1</meta:editing-cycles>
    <meta:editing-duration>PT0S</meta:editing-duration>
    <dc:title>start</dc:title>
  </office:meta>
</office:document-meta>
</file>