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0ed1c20c61d389c070f556dcbf67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oyager:start"/><text:bookmark-start text:name="__RefHeading___virtual_scan_voyager_user_guide_1"/><text:bookmark-start text:name="virtual_scan_voyager_user_guide"/>Virtual Scan Voyager User Guide<text:bookmark-end text:name="__RefHeading___virtual_scan_voyager_user_guide_1"/><text:bookmark-end text:name="virtual_scan_voyager_user_guide"/></text:h>
      <text:p text:style-name="Text_20_body">Sharing publically how to use the Virtual Scan Voyager Client Interface to request a scan. It's not useful unless an installed customer, but if you are exploring how Virtual Scan can help you, this is how we operate. </text:p>
      <text:h text:style-name="Heading_20_3" text:outline-level="3"><text:bookmark-start text:name="__RefHeading___become_a_customer_2"/><text:bookmark-start text:name="become_a_customer"/>Become a customer<text:bookmark-end text:name="__RefHeading___become_a_customer_2"/><text:bookmark-end text:name="become_a_customer"/></text:h>
      <text:p text:style-name="Text_20_body">It's a process, we can interface with most MRI and CT systems, both Unix and Microsoft systems: Start by contacting us at;: <text:a xlink:type="simple" xlink:href="https://www.virtual-scan.com/contact]  ==== Login ==== As a customer, you can use your assigned login and password to request a scan at:  [[https://virtscan.net/scan" text:style-name="Internet_20_link" text:visited-style-name="Visited_20_Internet_20_Link">https://www.virtual-scan.com/contact]

==== Login ====
As a customer, you can use your assigned login and password to request a scan at: 
[[https://virtscan.net/scan</text:a> In some cases, the system will lauto-recognize the site by IP address and other factors. 
Each site gets 1 login. </text:p>
      <text:p text:style-name="Text_20_body">]<draw:frame draw:style-name="mediaright" draw:name="0" text:anchor-type="paragraph" draw:z-index="0" svg:width="10.583333333333cm" svg:height="12.634834663626cm"><draw:image xlink:href="Pictures/490ed1c20c61d389c070f556dcbf67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50:42</meta:creation-date>
    <dc:creator>Generated</dc:creator>
    <dc:date>2026-09-10T03::50:42</dc:date>
    <dc:language>en-US</dc:language>
    <meta:editing-cycles>1</meta:editing-cycles>
    <meta:editing-duration>PT0S</meta:editing-duration>
    <dc:title>voyager:start</dc:title>
  </office:meta>
</office:document-meta>
</file>